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61cb2ff8fffc49dc4bb2721af7b6496.png"/>
  <manifest:file-entry manifest:media-type="image/png" manifest:full-path="Pictures/6a67fb0f6f69400aa9efd3c3a2522d07.png"/>
  <manifest:file-entry manifest:media-type="image/png" manifest:full-path="Pictures/b70c2b22e5bb2637b5daba731f1cade6.png"/>
  <manifest:file-entry manifest:media-type="image/png" manifest:full-path="Pictures/de22b548424c41fb18d4834faea78e4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counting-for-calendar-events"/><text:bookmark-start text:name="__RefHeading___accounting_for_holidays_1"/><text:bookmark-start text:name="accounting_for_holidays"/>5.7. Accounting for holidays<text:bookmark-end text:name="__RefHeading___accounting_for_holidays_1"/><text:bookmark-end text:name="accounting_for_holidays"/></text:h>
      <text:p text:style-name="Text_20_body">Streamline can account for calendar events like <text:span text:style-name="Strong_20_Emphasis">holidays</text:span> and <text:span text:style-name="Strong_20_Emphasis">day offs</text:span>. </text:p>
      <text:p text:style-name="Text_20_body">To set the calendar:</text:p>
      <text:p text:style-name="Text_20_body">1. Click on Item and choose Holidays option in the context menu</text:p>
      <text:p text:style-name="Text_20_body"><draw:frame draw:style-name="media" draw:name="0" text:anchor-type="as-char" draw:z-index="0" svg:width="9.3397916666667cm" svg:height="8.1227083333333cm"><draw:image xlink:href="Pictures/361cb2ff8fffc49dc4bb2721af7b6496.png" xlink:type="simple" xlink:show="embed" xlink:actuate="onLoad"/></draw:frame></text:p>
      <text:p text:style-name="Text_20_body">2. Choose the calendar of the needed country, or create a custom one with the holidays that affect the items sales.</text:p>
      <text:p text:style-name="Text_20_body"><draw:frame draw:style-name="media" draw:name="1" text:anchor-type="as-char" draw:z-index="1" svg:width="24.817916666667cm" style:rel-width="100%" svg:height="16.933333333333cm" style:rel-height="scale"><draw:image xlink:href="Pictures/6a67fb0f6f69400aa9efd3c3a2522d07.png" xlink:type="simple" xlink:show="embed" xlink:actuate="onLoad"/></draw:frame></text:p>
      <text:p text:style-name="Text_20_body">3. Once the needed calendars are set, choose the item or the category in the Tree view.</text:p>
      <text:p text:style-name="Text_20_body">4. Choose the calendar using the Use holidays control in the Forecasting tab of the Panel panel.</text:p>
      <text:p text:style-name="Text_20_body"><draw:frame draw:style-name="media" draw:name="2" text:anchor-type="as-char" draw:z-index="2" svg:width="10.715625cm" svg:height="12.514791666667cm"><draw:image xlink:href="Pictures/b70c2b22e5bb2637b5daba731f1cade6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3" text:anchor-type="as-char" draw:z-index="3" svg:width="1.27cm" svg:height="1.27cm"><draw:image xlink:href="Pictures/de22b548424c41fb18d4834faea78e4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Use holidays feature doesn’t affect items with Seasonal&amp;Trend model type, and can’t be used at the same time as Seasonality pattern feature.</text:p>
          </table:table-cell>
        </table:table-row>
      </table:table>
      <text:p text:style-name="Horizontal_20_Line"/>
      <text:p text:style-name="Text_20_body"><text:a xlink:type="simple" xlink:href="https://gmdhsoftware.com/documentation-sl/new-product-forecasting" text:style-name="Internet_20_link" text:visited-style-name="Visited_20_Internet_20_Link">Next: New Product Forecasting</text:a></text:p>
      <text:p text:style-name="Text_20_body"><text:a xlink:type="simple" xlink:href="https://gmdhsoftware.com/documentation-sl/doku.php?id=accounting-for-calendar-events&amp;do=export_pdf" text:style-name="Internet_20_link" text:visited-style-name="Visited_20_Internet_20_Link">Download PDF</text:a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ccounting-for-calendar-events</dc:title>
  </office:meta>
</office:document-meta>
</file>