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d41b42123f5bf4f36a73128a3b26bd.png"/>
  <manifest:file-entry manifest:media-type="image/png" manifest:full-path="Pictures/4a1e7763ba6def563c04dc769377f467.png"/>
  <manifest:file-entry manifest:media-type="image/png" manifest:full-path="Pictures/cf003936f642b76093c8d74d67ff5263.png"/>
  <manifest:file-entry manifest:media-type="image/png" manifest:full-path="Pictures/7bfe3bdaa7ecaa0d5a90d5b683ab1e18.png"/>
  <manifest:file-entry manifest:media-type="image/png" manifest:full-path="Pictures/7bd25d0e7df555c979c894f2a9c3eb46.png"/>
  <manifest:file-entry manifest:media-type="image/png" manifest:full-path="Pictures/6c0d2321ae4f594996efd8373cc0c963.png"/>
  <manifest:file-entry manifest:media-type="image/png" manifest:full-path="Pictures/4573085d9a6a296015cc18dd390f5b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inventory-replenishment-strategies"/><text:bookmark-start text:name="__RefHeading___在庫補充方式_1"/><text:bookmark-start text:name="在庫補充方式"/>5.1. 在庫補充方式<text:bookmark-end text:name="__RefHeading___在庫補充方式_1"/><text:bookmark-end text:name="在庫補充方式"/></text:h>
      <text:p text:style-name="Text_20_body">この文章では、次を行います。:</text:p>
      <text:list text:style-name="List_20_1" text:continue-numbering="false">
        <text:list-item>
          <text:p text:style-name="List_20_1_Content_First"> 一般的によく利用される補充方式とロットサイズ決定方法の説明<text:note text:id="ftn0" text:note-class="footnote"><text:note-citation text:label="1)">1)</text:note-citation><text:note-body><text:p text:style-name="Footnote">翻訳者注釈: 翻訳者注釈: 文章中のロットは、発注量のことです。</text:p></text:note-body></text:note></text:p>
        </text:list-item>
        <text:list-item>
          <text:p text:style-name="List_20_1_Content"> GMDH Streamlineがサポートする補充方式説明と補充方式がどのように補充処理を行うかを説明</text:p>
        </text:list-item>
        <text:list-item>
          <text:p text:style-name="List_20_1_Content"> GMDH Streamlineの補充方式の設定方法の紹介</text:p>
        </text:list-item>
        <text:list-item>
          <text:p text:style-name="List_20_1_Content_Last"> 補充方式の適用結果の検討</text:p>
        </text:list-item>
      </text:list>
      <text:h text:style-name="Heading_20_2" text:outline-level="2"><text:bookmark-start text:name="__RefHeading___補充方式とロットサイズ決定方法_2"/><text:bookmark-start text:name="補充方式とロットサイズ決定方法"/>補充方式とロットサイズ決定方法<text:bookmark-end text:name="__RefHeading___補充方式とロットサイズ決定方法_2"/><text:bookmark-end text:name="補充方式とロットサイズ決定方法"/></text:h>
      <text:p text:style-name="Text_20_body">全体的な目的に応じて、大きく異なる次の2つの補充方式があります: 1) オーダー時期不定。 2) オーダー時期一定。:</text:p>
      <text:list text:style-name="List_20_1" text:continue-numbering="false">
        <text:list-item>
          <text:p text:style-name="LastListParagraph_List_20_1_Content_First"> <text:span text:style-name="Plugin_Wrap_Span_"/><text:span text:style-name="Emphasis">ミニマックス方式</text:span>(または<text:span text:style-name="Emphasis">発注点法</text:span>)。在庫水準は連続的に観測されます。在庫水準が、事前に設定した水準(通常は<text:span text:style-name="Emphasis">発注点</text:span>または再発注水準とも呼ばれます)よりも低下した場合に、補充オーダーを作成します。</text:p>
        </text:list-item>
      </text:list>
      <text:list text:style-name="List_20_1" text:continue-numbering="false">
        <text:list-item>
          <text:p text:style-name="LastListParagraph_List_20_1_Content_First"> <text:span text:style-name="Plugin_Wrap_Span_"/><text:span text:style-name="Emphasis">定期方式</text:span>。在庫水準は一定時間間隔で観測されます。特定の在庫要件に依存しますが、補充オーダーの作成の可否を判定は、一定時間間隔で行われます。</text:p>
        </text:list-item>
      </text:list>
      <text:p text:style-name="Text_20_body">補充方式の目的は、次を決定することです。:</text:p>
      <text:list text:style-name="List_20_1" text:continue-numbering="false">
        <text:list-item>
          <text:p text:style-name="List_20_1_Content_First"> <text:span text:style-name="Emphasis">安全在庫</text:span>水準 - 需要かつ/または供給のバラツキに対しての緩衝として利用される在庫</text:p>
        </text:list-item>
        <text:list-item>
          <text:p text:style-name="List_20_1_Content_Last"> <text:span text:style-name="Emphasis">補充計画</text:span> - 今日または近い将来にオーダーすべき数量を反映したスケジュール</text:p>
        </text:list-item>
      </text:list>
      <text:p text:style-name="Text_20_body">これらは、設定された<text:a xlink:type="simple" xlink:href="https://gmdhsoftware.com/documentation-sl/ja:definitions-and-concepts#service-level" text:style-name="Internet_20_link" text:visited-style-name="Visited_20_Internet_20_Link">サービス率</text:a>や他のデータから決定されます。<text:span text:style-name="Emphasis">ミニマックス方式</text:span>の場合、<text:span text:style-name="Emphasis">発注点</text:span>と<text:span text:style-name="Emphasis">最大在庫水準</text:span>の結果も目的に含まれます。</text:p>
      <text:p text:style-name="Text_20_body">ミニマックス方式と定期方式の2つの方式は、最適なロットサイズを計算するロットサイズ決定方法を利用します。ロットサイズ決定方法は、与えられた需要パターンに対して、最も効率的なロットサイズを計算します。ロットサイズの効率は、SKU(品目)の保管費用と購入先への発注費用のトレードオフ、つまり費用の合計から計算されます。<text:span text:style-name="Emphasis">定期方式</text:span>の場合、最小値は補充オーダーの期間を表します。2つの連続する補充オーダーの間隔が<text:span text:style-name="Emphasis">オーダーサイクル</text:span>となります。オーダーサイクルは、ロットサイズ決定方法に依存し、固定や可変となる可能性があります。ここで、一般的に利用されるロットサイズ決定方法を紹介します。:</text:p>
      <text:list text:style-name="List_20_1" text:continue-numbering="false">
        <text:list-item>
          <text:p text:style-name="LastListParagraph_List_20_1_Content_First"> <text:span text:style-name="Emphasis">固定数量まとめ法</text:span>。品目を基準に、1回のオーダーで事前に設定した数量だけをオーダーする方法です。</text:p>
        </text:list-item>
      </text:list>
      <text:list text:style-name="List_20_1" text:continue-numbering="false">
        <text:list-item>
          <text:p text:style-name="LastListParagraph_List_20_1_Content_First"> <text:span text:style-name="Emphasis">経済的発注量</text:span> (EOQ)。品目の保管費用と発注費用から<text:a xlink:type="simple" xlink:href="https://en.wikipedia.org/wiki/Economic_order_quantity#The_total_cost_function_and_derivation_of_EOQ_formula" text:style-name="Internet_20_link" text:visited-style-name="Visited_20_Internet_20_Link">決定</text:a>される発注量。</text:p>
        </text:list-item>
      </text:list>
      <text:list text:style-name="List_20_1" text:continue-numbering="false">
        <text:list-item>
          <text:p text:style-name="LastListParagraph_List_20_1_Content_First"> <text:span text:style-name="Emphasis">ロット・フォー・ロット</text:span>。特定の1期間の需要をそのまま発注量にします。</text:p>
        </text:list-item>
      </text:list>
      <text:list text:style-name="List_20_1" text:continue-numbering="false">
        <text:list-item>
          <text:p text:style-name="LastListParagraph_List_20_1_Content_First"> <text:span text:style-name="Emphasis">供給期間法</text:span>。事前に設定した期間数の需要に対応できる数量を、発注量にします。</text:p>
        </text:list-item>
      </text:list>
      <text:list text:style-name="List_20_1" text:continue-numbering="false">
        <text:list-item>
          <text:p text:style-name="LastListParagraph_List_20_1_Content_First"> <text:span text:style-name="Emphasis">定期発注量法</text:span>。発注量が対応できる固定の期間数を決定するため、EOQの結果を利用する方法。</text:p>
        </text:list-item>
      </text:list>
      <text:list text:style-name="List_20_1" text:continue-numbering="false">
        <text:list-item>
          <text:p text:style-name="LastListParagraph_List_20_1_Content_First"> <text:span text:style-name="Emphasis">最低発注単価法</text:span>。単位当たりの費用を最小にする期間で累積した需要を発注量にします。費用は、単位当たりの発注費用と保管費用を含みます。</text:p>
        </text:list-item>
      </text:list>
      <text:list text:style-name="List_20_1" text:continue-numbering="false">
        <text:list-item>
          <text:p text:style-name="LastListParagraph_List_20_1_Content_First"> <text:span text:style-name="Emphasis">最低トータルコスト法</text:span>。品目の保管費用と発注費用が最も近似する期間で累積した需要を発注量にします。費用は、単位当たりの発注費用と保管費用を含みます。</text:p>
        </text:list-item>
      </text:list>
      <text:list text:style-name="List_20_1" text:continue-numbering="false">
        <text:list-item>
          <text:p text:style-name="LastListParagraph_List_20_1_Content_First"> <text:span text:style-name="Emphasis">パートピリオドバランシング(PPB)</text:span>。最低トータルコスト法に追加的な費用計算を追加した方法。品目の保管費用と発注費用がもっともバランスが取れている期間で累積した需要を発注量にします。</text:p>
        </text:list-item>
      </text:list>
      <text:p text:style-name="Text_20_body">保管費用と発注費用のトレードオフは、オーダーサイクルと購入先のリードタイム(長めのリードタイム)の間関係で、異なる結果となる可能性があります。オーダーサイクルをOC(Order Cycle)、リードタイムをLT(Lead Time)と表記します。次の一覧表にて、これらの関係の変化とその特徴を説明します。</text:p>
      <table:table table:style-name="Table">
        <table:table-column/>
        <table:table-column/>
        <table:table-row>
          <table:table-cell office:value-type="string" table:style-name="tableheader">
            <text:p text:style-name="Table_20_Heading">  関係  </text:p>
          </table:table-cell>
          <table:table-cell office:value-type="string" table:style-name="tableheader">
            <text:p text:style-name="Table_20_Heading">  特徴  </text:p>
          </table:table-cell>
        </table:table-row>
        <table:table-row>
          <table:table-cell office:value-type="string" table:style-name="tablecell">
            <text:p text:style-name="tablealigncenter">  OC &gt; LT  </text:p>
          </table:table-cell>
          <table:table-cell office:value-type="string" table:style-name="tablecell">
            <text:list text:style-name="List_20_1" text:continue-numbering="false">
              <text:list-item>
                <text:p text:style-name="List_20_1_Content_First"> 発注費用は発注量と独立</text:p>
              </text:list-item>
              <text:list-item>
                <text:p text:style-name="List_20_1_Content"> オーダー丸めまたは最小ロットなどの購入先側の制限</text:p>
              </text:list-item>
              <text:list-item>
                <text:p text:style-name="List_20_1_Content_Last"> 予期している(既知の)購入先の停止期間</text:p>
              </text:list-item>
            </text:list>
          </table:table-cell>
        </table:table-row>
        <table:table-row>
          <table:table-cell office:value-type="string" table:style-name="tablecell">
            <text:p text:style-name="tablealigncenter">  OC &lt; LT  </text:p>
          </table:table-cell>
          <table:table-cell office:value-type="string" table:style-name="tablecell">
            <text:list text:style-name="List_20_1" text:continue-numbering="false">
              <text:list-item>
                <text:p text:style-name="List_20_1_Content_First"> 凍結資産の最小化</text:p>
              </text:list-item>
              <text:list-item>
                <text:p text:style-name="List_20_1_Content"> 限られた予算</text:p>
              </text:list-item>
              <text:list-item>
                <text:p text:style-name="List_20_1_Content"> 保管費用の最小化</text:p>
              </text:list-item>
              <text:list-item>
                <text:p text:style-name="List_20_1_Content_Last"> 在庫の保管場所の不足</text:p>
              </text:list-item>
            </text:list>
          </table:table-cell>
        </table:table-row>
      </table:table>
      <text:p text:style-name="Text_20_body">OC &gt; LTの場合、比較的簡単に計画立案ができます。しかし<text:span text:style-name="Emphasis">オーダーサイクル</text:span>が<text:span text:style-name="Emphasis">リードタイム</text:span>より短い場合、つまりOC &lt; LTの場合、計画立案は極めて難しくなります。補充オーダーをまとめ、これらの到着日を正確に計算し<text:span text:style-name="Emphasis">リードタイム</text:span>中の需要を満たさなければなりません。</text:p>
      <text:p text:style-name="Text_20_body"><text:span text:style-name="Emphasis">ミニマックス方式</text:span>の適用は、通常次のような特徴があります。:</text:p>
      <text:list text:style-name="List_20_1" text:continue-numbering="false">
        <text:list-item>
          <text:p text:style-name="List_20_1_Content_First"> 他の経費に比べ、発注費用が無視できるほど小さい</text:p>
        </text:list-item>
        <text:list-item>
          <text:p text:style-name="List_20_1_Content"> リードタイムが短い</text:p>
        </text:list-item>
        <text:list-item>
          <text:p text:style-name="List_20_1_Content"> 保管費用が高い</text:p>
        </text:list-item>
        <text:list-item>
          <text:p text:style-name="List_20_1_Content_Last"> 保管場所が比較的狭く、凍結資産も少量</text:p>
        </text:list-item>
      </text:list>
      <text:p text:style-name="Text_20_body">ミニマックス方式は、小売業に典型的に適用されます。</text:p>
      <text:p text:style-name="Text_20_body"><text:span text:style-name="Emphasis">定期方式</text:span>は、通常次のような特徴があります。:</text:p>
      <text:list text:style-name="List_20_1" text:continue-numbering="false">
        <text:list-item>
          <text:p text:style-name="List_20_1_Content_First"> 発注費用が、発注量と独立している(その結果、オーダー品目の同期が必要)</text:p>
        </text:list-item>
        <text:list-item>
          <text:p text:style-name="List_20_1_Content"> 発注費用と比較し、保管費用が無視できるほど小さい</text:p>
        </text:list-item>
        <text:list-item>
          <text:p text:style-name="List_20_1_Content"> リードタイムが長い</text:p>
        </text:list-item>
        <text:list-item>
          <text:p text:style-name="List_20_1_Content_Last"> 巨大な倉庫があり、凍結資産も大量</text:p>
        </text:list-item>
      </text:list>
      <text:p text:style-name="Text_20_body">定期方式は、流通業者、卸売業、製造業に典型的に適用されます。</text:p>
      <text:h text:style-name="Heading_20_3" text:outline-level="3"><text:bookmark-start text:name="__RefHeading___前提と制限_3"/><text:bookmark-start text:name="前提と制限"/>前提と制限<text:bookmark-end text:name="__RefHeading___前提と制限_3"/><text:bookmark-end text:name="前提と制限"/></text:h>
      <text:p text:style-name="Text_20_body">最適な在庫水準の提供と適切なサービス率維持するため、2つの補充方式は、いくつかの前提と制限をもとにします。:</text:p>
      <text:list text:style-name="List_20_1" text:continue-numbering="false">
        <text:list-item>
          <text:p text:style-name="List_20_1_Content_First"> 各在庫品目は、他の品目と完全に独立して扱われる。</text:p>
        </text:list-item>
        <text:list-item>
          <text:p text:style-name="List_20_1_Content"> 全需要はすべて満たすことができる、つまり数量の不足は許されない。</text:p>
        </text:list-item>
        <text:list-item>
          <text:p text:style-name="List_20_1_Content"> 計画期間は比較的長い。(GMDH Streamlineでは、計画期間は、少なくとも<text:span text:style-name="Strong_20_Emphasis">リードタイム</text:span>と<text:span text:style-name="Strong_20_Emphasis">オーダーサイクル</text:span>の合計以上が必要です。)</text:p>
        </text:list-item>
        <text:list-item>
          <text:p text:style-name="List_20_1_Content"> 予定されていた入荷日付近くに品目を受け取り、配送の失敗はない。</text:p>
        </text:list-item>
        <text:list-item>
          <text:p text:style-name="List_20_1_Content_Last"> 購入先はオーダーの受け取りが可能、つまり長期の(または予期しない)購入先の機能停止は許されない。</text:p>
        </text:list-item>
      </text:list>
      <text:h text:style-name="Heading_20_2" text:outline-level="2"><text:bookmark-start text:name="__RefHeading___gmdh_streamlineの補充方式とロットサイズ決定方法_4"/><text:bookmark-start text:name="gmdh_streamlineの補充方式とロットサイズ決定方法"/>GMDH Streamlineの補充方式とロットサイズ決定方法<text:bookmark-end text:name="__RefHeading___gmdh_streamlineの補充方式とロットサイズ決定方法_4"/><text:bookmark-end text:name="gmdh_streamlineの補充方式とロットサイズ決定方法"/></text:h>
      <text:p text:style-name="Text_20_body">GMDH Streamlineでは、<text:span text:style-name="Emphasis">ミニマックス補充方式</text:span>と<text:span text:style-name="Emphasis">定期補充方式</text:span>の2つの補充方式が実行できます。最適なロットサイズを計算するために利用されるロットサイズ決定方法は、<text:span text:style-name="Emphasis">供給期間法</text:span>です。この方法は、事前に決定された期間数の需要に基づきロットサイズを計算します。したがってユーザーの<text:span text:style-name="Strong_20_Emphasis">オーダーサイクル</text:span>設定が必要です。</text:p>
      <text:p text:style-name="Text_20_body">GMDH Streamlineは、OC ≥ LTの時や逆の場合でも補充計画を計画立案できます。リードタイムがオーダーサイクルより長い場合、GMDH Streamlineは補充オーダーの連続を作成します。</text:p>
      <text:p text:style-name="Text_20_body">これに加えて、GMDH Streamlineは<text:a xlink:type="simple" xlink:href="https://gmdhsoftware.com/documentation-sl/ja:two-echelon-planning" text:style-name="Internet_20_link" text:visited-style-name="Visited_20_Internet_20_Link">2段階計画</text:a>をサポートします。この状況では、中央倉庫または中央配送センタがあり、これが各地点に配送します。このとき通常は、中央倉庫に<text:span text:style-name="Emphasis">定期方式</text:span>が適用され、他では<text:span text:style-name="Emphasis">ミニマックス方式</text:span>が適用されます。GMDH Streamlineでは、各エシェロンで異なる補充方式を設定できます。</text:p>
      <text:p text:style-name="Text_20_body">GMDH Streamlineの補充処理を説明するため、次のような表記を導入します。:</text:p>
      <text:list text:style-name="List_20_1" text:continue-numbering="false">
        <text:list-item>
          <text:p text:style-name="List_20_1_Content_First"> OC - オーダーサイクル、2つの連続する補充オーダーの時間間隔</text:p>
        </text:list-item>
        <text:list-item>
          <text:p text:style-name="List_20_1_Content"> LT - リードタイム、購入先の配送時間</text:p>
        </text:list-item>
        <text:list-item>
          <text:p text:style-name="List_20_1_Content"> SS - 安全在庫、需要かつ/または供給のバラツキに対しての緩衝となる在庫</text:p>
        </text:list-item>
        <text:list-item>
          <text:p text:style-name="List_20_1_Content"> D(OC) - オーダーサイクル期間中の将来需要</text:p>
        </text:list-item>
        <text:list-item>
          <text:p text:style-name="List_20_1_Content"> D(LT) - リードタイム期間中の将来需要</text:p>
        </text:list-item>
        <text:list-item>
          <text:p text:style-name="List_20_1_Content"> SS(OC) - オーダーサイクル期間中の安全在庫</text:p>
        </text:list-item>
        <text:list-item>
          <text:p text:style-name="List_20_1_Content_Last"> SS(LT) - リードタイム期間中の安全在庫</text:p>
        </text:list-item>
      </text:list>
      <text:p text:style-name="Text_20_body"><text:span text:style-name="Plugin_Wrap_Span_"/></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0" text:anchor-type="as-char" draw:z-index="0" svg:width="1.27cm" svg:height="1.27cm"><draw:image xlink:href="Pictures/aed41b42123f5bf4f36a73128a3b26bd.png" xlink:type="simple" xlink:show="embed" xlink:actuate="onLoad"/></draw:frame></text:p>
          </table:table-cell>
          <table:table-cell office:value-type="string" table:style-name="PluginODTAutoStyle_TableCell_4">
            <text:p text:style-name="PluginODTAutoStyle_Paragraph_5">下記の説明では、OC &gt; LTとなる例を、需要が一定であり、将来の追加の到着がなく<text:note text:id="ftn1" text:note-class="footnote"><text:note-citation text:label="2)">2)</text:note-citation><text:note-body><text:p text:style-name="Footnote">翻訳者注釈: 積送在庫がない前提です。</text:p></text:note-body></text:note>、丸めや最小ロットといった制約がない、簡略化された例をとして考えます。</text:p>
          </table:table-cell>
        </table:table-row>
      </table:table>
      <text:h text:style-name="Heading_20_3" text:outline-level="3"><text:bookmark-start text:name="__RefHeading___ミニマックス方式_5"/><text:bookmark-start text:name="ミニマックス方式"/>ミニマックス方式<text:bookmark-end text:name="__RefHeading___ミニマックス方式_5"/><text:bookmark-end text:name="ミニマックス方式"/></text:h>
      <text:p text:style-name="Text_20_body">このセクションでは、GMDH Streamlineが<text:span text:style-name="Emphasis">ミニマックス方式</text:span>を利用し補充処理を行う方法を説明します。下記の図が補充処理を示します。</text:p>
      <text:p text:style-name="Text_20_body"><draw:frame draw:style-name="mediacenter" draw:name="1" text:anchor-type="paragraph" draw:z-index="1" svg:width="16.457083333333cm" svg:height="13.599583333333cm"><draw:image xlink:href="Pictures/4a1e7763ba6def563c04dc769377f467.png" xlink:type="simple" xlink:show="embed" xlink:actuate="onLoad"/></draw:frame></text:p>
      <text:p text:style-name="Text_20_body"><text:span text:style-name="Source_20_Text">T<text:span text:style-name="sub">0</text:span></text:span>, <text:span text:style-name="Source_20_Text">T<text:span text:style-name="sub">1</text:span></text:span>, … - 補充オーダーが作成された時点</text:p>
      <text:p text:style-name="Text_20_body">ご覧のように、GMDH Streamlineは次を行います。:</text:p>
      <text:list text:style-name="List_20_1" text:continue-numbering="false">
        <text:list-item>
          <text:p text:style-name="List_20_1_Content_First"> 現在の<text:span text:style-name="Strong_20_Emphasis">手持ち在庫</text:span>が <text:span text:style-name="Source_20_Text"><text:span text:style-name="Strong_20_Emphasis">発注点</text:span> = D(LT)+SS(LT)</text:span> に落ち込んだ時点で、オーダー推奨値を作成</text:p>
        </text:list-item>
        <text:list-item>
          <text:p text:style-name="List_20_1_Content_Last"> <text:span text:style-name="Plugin_Wrap_Span_"/> <text:span text:style-name="Source_20_Text">SS(LT)+D(LT)+D(OC)</text:span> となる<text:span text:style-name="Strong_20_Emphasis">最大在庫</text:span>水準に達するように、オーダー推奨値を作成</text:p>
        </text:list-item>
      </text:list>
      <text:p text:style-name="Text_20_body"><text:span text:style-name="Strong_20_Emphasis">最大在庫</text:span>水準の計算ためには、GMDH Streamlineに <text:span text:style-name="Strong_20_Emphasis">オーダーサイクル</text:span>パラメータの<text:a xlink:type="simple" xlink:href="https://gmdhsoftware.com/documentation-sl/ja:program-settings#default-order-cycle" text:style-name="Internet_20_link" text:visited-style-name="Visited_20_Internet_20_Link">設定</text:a>または<text:a xlink:type="simple" xlink:href="https://gmdhsoftware.com/documentation-sl/ja:database-connection-data-types#order-cycle" text:style-name="Internet_20_link" text:visited-style-name="Visited_20_Internet_20_Link">インポート</text:a>が必要です。</text:p>
      <text:h text:style-name="Heading_20_3" text:outline-level="3"><text:bookmark-start text:name="__RefHeading___定期方式_6"/><text:bookmark-start text:name="定期方式"/>定期方式<text:bookmark-end text:name="__RefHeading___定期方式_6"/><text:bookmark-end text:name="定期方式"/></text:h>
      <text:p text:style-name="Text_20_body">このセクションでは、GMDH Streamlineが<text:span text:style-name="Emphasis">定期方式</text:span>を利用し補充処理を行う方法を説明します。下記の図が補充処理を示します。</text:p>
      <text:p text:style-name="Text_20_body"><draw:frame draw:style-name="mediacenter" draw:name="2" text:anchor-type="paragraph" draw:z-index="2" svg:width="15.954375cm" svg:height="13.308541666667cm"><draw:image xlink:href="Pictures/cf003936f642b76093c8d74d67ff5263.png" xlink:type="simple" xlink:show="embed" xlink:actuate="onLoad"/></draw:frame></text:p>
      <text:p text:style-name="Text_20_body"><text:span text:style-name="Source_20_Text">T<text:span text:style-name="sub">0</text:span></text:span>, <text:span text:style-name="Source_20_Text">T<text:span text:style-name="sub">1</text:span></text:span>, … - 在庫水準の観測時点。これらの時点でのみ、補充オーダーが作成できます。</text:p>
      <text:p text:style-name="Text_20_body">ご覧のように、GMDH Streamlineは次を行います。:</text:p>
      <text:list text:style-name="List_20_1" text:continue-numbering="false">
        <text:list-item>
          <text:p text:style-name="List_20_1_Content_First"> 観測時点の<text:span text:style-name="Strong_20_Emphasis">手持ち在庫</text:span>が <text:span text:style-name="Source_20_Text">D(OC)+SS(OC)</text:span> を下回るときに、オーダー推奨値を作成</text:p>
        </text:list-item>
        <text:list-item>
          <text:p text:style-name="List_20_1_Content_Last"> <text:span text:style-name="Source_20_Text">D(OC)+SS(OC)</text:span> となる<text:span text:style-name="Strong_20_Emphasis">最大</text:span>水準に達するように、オーダー推奨値を作成</text:p>
        </text:list-item>
      </text:list>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3" text:anchor-type="as-char" draw:z-index="3" svg:width="1.27cm" svg:height="1.27cm"><draw:image xlink:href="Pictures/aed41b42123f5bf4f36a73128a3b26bd.png" xlink:type="simple" xlink:show="embed" xlink:actuate="onLoad"/></draw:frame></text:p>
          </table:table-cell>
          <table:table-cell office:value-type="string" table:style-name="PluginODTAutoStyle_TableCell_9">
            <text:p text:style-name="PluginODTAutoStyle_Paragraph_10">簡素化のために需要を一定とします。このため<text:span text:style-name="Strong_20_Emphasis">最大在庫</text:span>と<text:span text:style-name="Strong_20_Emphasis">最大</text:span>水準は、上記の図では時間を通じて一定で表示されています(私たちは、オーダーの間で最大在庫に達するようにオーダーします。)。D(OC)とSS(OC)は時間で変化するため、現実的ではありません。当然ですが、GMDH Streamlineは時間で変化する一般的な場合にも補充計画を立案できます。</text:p>
          </table:table-cell>
        </table:table-row>
      </table:table>
      <text:h text:style-name="Heading_20_2" text:outline-level="2"><text:bookmark-start text:name="__RefHeading___補充方式の設定_7"/><text:bookmark-start text:name="補充方式の設定"/>補充方式の設定<text:bookmark-end text:name="__RefHeading___補充方式の設定_7"/><text:bookmark-end text:name="補充方式の設定"/></text:h>
      <text:p text:style-name="Text_20_body">次の手順に従い、物流センター以外のすべての地点に補充方式を設定します。:</text:p>
      <text:list text:style-name="Numbering_20_1" text:continue-numbering="false">
        <text:list-item>
          <text:p text:style-name="Numbering_20_1_Content_First"> メニューより<text:span text:style-name="Strong_20_Emphasis">ファイル</text:span> &gt; <text:span text:style-name="Strong_20_Emphasis">設定</text:span> &gt; <text:span text:style-name="Strong_20_Emphasis">在庫</text:span>タブ &gt; <text:span text:style-name="Strong_20_Emphasis">補充方式</text:span>セクションを選択します。</text:p>
        </text:list-item>
        <text:list-item>
          <text:p text:style-name="Numbering_20_1_Content_Last"> 必要なオプションを次から選択します。: <text:span text:style-name="Emphasis">定期方式</text:span>の場合は<text:span text:style-name="Strong_20_Emphasis">定期</text:span>、 <text:span text:style-name="Emphasis">ミニマックス方式</text:span>の場合は<text:span text:style-name="Strong_20_Emphasis">ミニマックス</text:span>(下記の図を参照)。</text:p>
        </text:list-item>
      </text:list>
      <text:p text:style-name="Text_20_body"><draw:frame draw:style-name="mediacenter" draw:name="4" text:anchor-type="paragraph" draw:z-index="4" svg:width="12.408958333333cm" svg:height="17.436041666667cm"><draw:image xlink:href="Pictures/7bfe3bdaa7ecaa0d5a90d5b683ab1e18.png" xlink:type="simple" xlink:show="embed" xlink:actuate="onLoad"/></draw:frame></text:p>
      <text:p text:style-name="Text_20_body"><text:span text:style-name="Strong_20_Emphasis">設定</text:span>ダイアログの<text:span text:style-name="Strong_20_Emphasis">物流センター</text:span>タブを選択して、物流センターの補充方式を設定します。上記で説明した方法と同じように設定します(下記の図を参照)。物流センターを有効化します。</text:p>
      <text:p text:style-name="Text_20_body"><draw:frame draw:style-name="mediacenter" draw:name="5" text:anchor-type="paragraph" draw:z-index="5" svg:width="12.408958333333cm" svg:height="17.436041666667cm"><draw:image xlink:href="Pictures/7bd25d0e7df555c979c894f2a9c3eb46.png" xlink:type="simple" xlink:show="embed" xlink:actuate="onLoad"/></draw:frame></text:p>
      <text:h text:style-name="Heading_20_2" text:outline-level="2"><text:bookmark-start text:name="__RefHeading___安全在庫と補充計画の確認_8"/><text:bookmark-start text:name="安全在庫と補充計画の確認"/>安全在庫と補充計画の確認<text:bookmark-end text:name="__RefHeading___安全在庫と補充計画の確認_8"/><text:bookmark-end text:name="安全在庫と補充計画の確認"/></text:h>
      <text:p text:style-name="Text_20_body">補充方式の主な目的は、<text:span text:style-name="Emphasis">安全在庫</text:span>水準と<text:span text:style-name="Emphasis">補充計画</text:span>の決定です。<text:span text:style-name="Emphasis">ミニマックス方式</text:span>の場合、<text:span text:style-name="Emphasis">発注点</text:span>と<text:span text:style-name="Emphasis">最大在庫</text:span>水準の決定も目的に含まれます。</text:p>
      <text:p text:style-name="Text_20_body">選択した補充方式から得られる補充推奨値や重要な結果は、<text:span text:style-name="Strong_20_Emphasis">在庫計画</text:span>タブに表示されます。GMDH Streamlineが立案する<text:span text:style-name="Emphasis">補充計画</text:span>は、<text:span text:style-name="Strong_20_Emphasis">在庫計画</text:span>に表示されますが、その表示列は選択方式に応じて変更されます。</text:p>
      <text:h text:style-name="Heading_20_3" text:outline-level="3"><text:bookmark-start text:name="__RefHeading___定期方式_9"/><text:bookmark-start text:name="定期方式1"/>定期方式<text:bookmark-end text:name="__RefHeading___定期方式_9"/><text:bookmark-end text:name="定期方式1"/></text:h>
      <text:p text:style-name="Text_20_body"><text:span text:style-name="Strong_20_Emphasis">定期</text:span>方式の場合、<text:span text:style-name="Strong_20_Emphasis">在庫レポート</text:span>テーブルは、<text:span text:style-name="Strong_20_Emphasis">安全在庫</text:span>列と3つの列から構成される<text:span text:style-name="Strong_20_Emphasis">今回のオーダー</text:span>セクションを表示します(下記の図を参照)。:</text:p>
      <text:list text:style-name="List_20_1" text:continue-numbering="false">
        <text:list-item>
          <text:p text:style-name="List_20_1_Content_First"> <text:span text:style-name="Strong_20_Emphasis">数量</text:span> - 購入先に今日オーダーすべき品目数量</text:p>
        </text:list-item>
        <text:list-item>
          <text:p text:style-name="List_20_1_Content"> <text:span text:style-name="Strong_20_Emphasis">過剰オーダー</text:span> - <text:span text:style-name="Strong_20_Emphasis">最小ロット</text:span>や<text:span text:style-name="Strong_20_Emphasis">丸め</text:span>制約などにより、超過してオーダーする<text:a xlink:type="simple" xlink:href="https://gmdhsoftware.com/documentation-sl/ja:inventory-report#excess-order" text:style-name="Internet_20_link" text:visited-style-name="Visited_20_Internet_20_Link">パーセント</text:a></text:p>
        </text:list-item>
        <text:list-item>
          <text:p text:style-name="List_20_1_Content_Last"> <text:span text:style-name="Strong_20_Emphasis">値</text:span> - 購入オーダー行の費用</text:p>
        </text:list-item>
      </text:list>
      <text:p text:style-name="Text_20_body"><text:span text:style-name="Strong_20_Emphasis">安全在庫</text:span>は、次のオーダーサイクル期間のために準備在庫の評価になります。</text:p>
      <text:p text:style-name="Text_20_body"><text:span text:style-name="Strong_20_Emphasis">購入計画</text:span>セクション(下記の図を参照)は、各期間の<text:span text:style-name="Emphasis">初日まで</text:span>にオーダーすべき数量を表示します。例えば品目<text:span text:style-name="Strong_20_Emphasis">05-T48</text:span>は、<text:span text:style-name="Strong_20_Emphasis">2017年2月</text:span>の初日までに<text:span text:style-name="Strong_20_Emphasis">450</text:span>単位のオーダーが必要です。このセクションは、<text:a xlink:type="simple" xlink:href="https://gmdhsoftware.com/documentation-sl/ja:program-settings#show-entire-purchase-plan" text:style-name="Internet_20_link" text:visited-style-name="Visited_20_Internet_20_Link">すべての購入計画を表示</text:a>オプションが有効の時に表示されます。</text:p>
      <text:p text:style-name="Text_20_body"><draw:frame draw:style-name="mediacenter" draw:name="6" text:anchor-type="paragraph" draw:z-index="6" svg:width="15.478125cm" svg:height="4.60375cm"><draw:image xlink:href="Pictures/6c0d2321ae4f594996efd8373cc0c963.png" xlink:type="simple" xlink:show="embed" xlink:actuate="onLoad"/></draw:frame></text:p>
      <text:h text:style-name="Heading_20_3" text:outline-level="3"><text:bookmark-start text:name="__RefHeading___ミニマックス方式_10"/><text:bookmark-start text:name="ミニマックス方式1"/>ミニマックス方式<text:bookmark-end text:name="__RefHeading___ミニマックス方式_10"/><text:bookmark-end text:name="ミニマックス方式1"/></text:h>
      <text:p text:style-name="Text_20_body"><text:span text:style-name="Strong_20_Emphasis">ミニマックス</text:span>方式の場合、<text:span text:style-name="Strong_20_Emphasis">在庫計画</text:span>テーブルは、次の列にて重要な情報を表示します(下記の図を参照)。:</text:p>
      <text:list text:style-name="List_20_1" text:continue-numbering="false">
        <text:list-item>
          <text:p text:style-name="List_20_1_Content_First"> <text:span text:style-name="Strong_20_Emphasis">安全在庫</text:span> - リードタイム期間のために準備在庫の評価</text:p>
        </text:list-item>
        <text:list-item>
          <text:p text:style-name="List_20_1_Content"> <text:span text:style-name="Strong_20_Emphasis">発注点</text:span> - 補充オーダーを作成すべき在庫水準</text:p>
        </text:list-item>
        <text:list-item>
          <text:p text:style-name="List_20_1_Content"> <text:span text:style-name="Strong_20_Emphasis">最大在庫</text:span> - 現在の期間で保管する可能性のある最大在庫水準</text:p>
        </text:list-item>
        <text:list-item>
          <text:p text:style-name="List_20_1_Content_Last"> <text:span text:style-name="Strong_20_Emphasis">今回のオーダー</text:span> - 今日オーダーすべき品目数量。<text:span text:style-name="Strong_20_Emphasis">手持ち在庫</text:span>数量が<text:span text:style-name="Strong_20_Emphasis">発注点</text:span>水準よりも小さい場合、この数量は0よりも多くなります。</text:p>
        </text:list-item>
      </text:list>
      <text:p text:style-name="Text_20_body"><draw:frame draw:style-name="mediacenter" draw:name="7" text:anchor-type="paragraph" draw:z-index="7" svg:width="20.505208333333cm" style:rel-width="100%" svg:height="7.14375cm" style:rel-height="scale"><draw:image xlink:href="Pictures/4573085d9a6a296015cc18dd390f5b8f.png" xlink:type="simple" xlink:show="embed" xlink:actuate="onLoad"/></draw:frame></text:p>
      <text:p text:style-name="Horizontal_20_Line"/>
      <text:p text:style-name="Text_20_body"><text:a xlink:type="simple" xlink:href="https://gmdhsoftware.com/documentation-sl/ja:configuring-the-inventory-parameters" text:style-name="Internet_20_link" text:visited-style-name="Visited_20_Internet_20_Link">次へ: 補充パラメータの設定</text:a></text:p>
      <text:p text:style-name="Text_20_body"><text:a xlink:type="simple" xlink:href="https://gmdhsoftware.com/documentation-sl/doku.php?id=ja:inventory-replenishment-strategies&amp;do=export_pdf" text:style-name="Internet_20_link" text:visited-style-name="Visited_20_Internet_20_Link">PDFダウンロード</text:a></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 style:display-name="" style:family="text">
      <style:text-properties fo:border="0pt none"/>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ja:inventory-replenishment-strategies</dc:title>
  </office:meta>
</office:document-meta>
</file>