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e96d1a39ef55c354b9d46563250736.png"/>
  <manifest:file-entry manifest:media-type="image/png" manifest:full-path="Pictures/dc9192a9483db9c7f7f3bfba9f4eb111.png"/>
  <manifest:file-entry manifest:media-type="image/png" manifest:full-path="Pictures/0ab46511953cc4bc3a237dea4ed8aa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span text:style-name="Plugin_Wrap_Span_"/><text:span text:style-name="Strong_20_Emphasis"><text:bookmark text:name="ja:view-by-location-and-channel"/>品目別</text:span>。すべての情報(予測、履歴データ、在庫)は、下から地点、地点分類、品目、品目分類の順で集計されます。ツリーは、最終集計を頂点に表示します(下記の図を参照)。</text:p>
        </text:list-item>
      </text:list>
      <text:p text:style-name="Text_20_body"><draw:frame draw:style-name="mediacenter" draw:name="0" text:anchor-type="paragraph" draw:z-index="0" svg:width="10.583333333333cm" svg:height="9.3397916666667cm"><draw:image xlink:href="Pictures/5be96d1a39ef55c354b9d46563250736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Plugin_Wrap_Span_"/><text:span text:style-name="Strong_20_Emphasis">地点別</text:span>。すべての情報は、下から品目、品目分類、地点と地点分類の順で集計されます。ツリーは、最終集計を頂点に表示します(下記の図を参照)。</text:p>
        </text:list-item>
      </text:list>
      <text:p text:style-name="Text_20_body"><draw:frame draw:style-name="mediacenter" draw:name="1" text:anchor-type="paragraph" draw:z-index="1" svg:width="10.583333333333cm" svg:height="9.3927083333333cm"><draw:image xlink:href="Pictures/dc9192a9483db9c7f7f3bfba9f4eb111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Plugin_Wrap_Span_"/><text:span text:style-name="Strong_20_Emphasis">チャネル別</text:span>。すべての情報は、下から品目、品目分類、チャネルの順で集計されます。ツリーは、最終集計を頂点に表示します(下記の図を参照)。</text:p>
        </text:list-item>
      </text:list>
      <text:p text:style-name="Text_20_body"><draw:frame draw:style-name="mediacenter" draw:name="2" text:anchor-type="paragraph" draw:z-index="2" svg:width="10.583333333333cm" svg:height="10.371666666667cm"><draw:image xlink:href="Pictures/0ab46511953cc4bc3a237dea4ed8aa3d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ja:view-by-location-and-channel</dc:title>
  </office:meta>
</office:document-meta>
</file>