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12edc85506673bd3f5a4ab9a181e515.png"/>
  <manifest:file-entry manifest:media-type="image/png" manifest:full-path="Pictures/96f747e75ffb07741806868fc315f9ad.png"/>
  <manifest:file-entry manifest:media-type="image/png" manifest:full-path="Pictures/761613e45b46c182b5d51cd422d3e2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list text:style-name="List_20_1" text:continue-numbering="false">
        <text:list-item>
          <text:p text:style-name="LastListParagraph_List_20_1_Content_First"> <text:span text:style-name="Plugin_Wrap_Span_"/><text:span text:style-name="Strong_20_Emphasis"><text:bookmark text:name="view-by-location-and-channel"/>By item</text:span>. All the information (forecasts, historical data, inventory) is, first, aggregated by location and location categories, and then, by item and item categories. The tree shows items on top of locations (see figure below).</text:p>
        </text:list-item>
      </text:list>
      <text:p text:style-name="Text_20_body"><draw:frame draw:style-name="mediacenter" draw:name="0" text:anchor-type="paragraph" draw:z-index="0" svg:width="12.250208333333cm" svg:height="7.1966666666667cm"><draw:image xlink:href="Pictures/012edc85506673bd3f5a4ab9a181e515.png" xlink:type="simple" xlink:show="embed" xlink:actuate="onLoad"/></draw:frame></text:p>
      <text:list text:style-name="List_20_1" text:continue-numbering="false">
        <text:list-item>
          <text:p text:style-name="LastListParagraph_List_20_1_Content_First"> <text:span text:style-name="Plugin_Wrap_Span_"/><text:span text:style-name="Strong_20_Emphasis">By location</text:span>. The information is, first, aggregated by item and item categories, and then, by location and location categories. So, the tree shows locations on top of items (see figure below).</text:p>
        </text:list-item>
      </text:list>
      <text:p text:style-name="Text_20_body"><draw:frame draw:style-name="mediacenter" draw:name="1" text:anchor-type="paragraph" draw:z-index="1" svg:width="11.800416666667cm" svg:height="7.699375cm"><draw:image xlink:href="Pictures/96f747e75ffb07741806868fc315f9ad.png" xlink:type="simple" xlink:show="embed" xlink:actuate="onLoad"/></draw:frame></text:p>
      <text:list text:style-name="List_20_1" text:continue-numbering="false">
        <text:list-item>
          <text:p text:style-name="LastListParagraph_List_20_1_Content_First"> <text:span text:style-name="Plugin_Wrap_Span_"/><text:span text:style-name="Strong_20_Emphasis">By channel</text:span>. The information is, first, aggregated by item and item categories, and then, by channel. The tree shows channels on top of items (see figure below).</text:p>
        </text:list-item>
      </text:list>
      <text:p text:style-name="Text_20_body"><draw:frame draw:style-name="mediacenter" draw:name="2" text:anchor-type="paragraph" draw:z-index="2" svg:width="11.90625cm" svg:height="9.3397916666667cm"><draw:image xlink:href="Pictures/761613e45b46c182b5d51cd422d3e2de.png" xlink:type="simple" xlink:show="embed" xlink:actuate="onLoad"/></draw:frame></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 style:display-name="" style:family="text">
      <style:text-properties fo:border="0pt none"/>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view-by-location-and-channel</dc:title>
  </office:meta>
</office:document-meta>
</file>